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" style:master-page-name="MP0" style:family="paragraph">
      <style:paragraph-properties fo:break-before="page"/>
      <style:text-properties fo:font-weight="bold" style:font-weight-asian="bold" style:font-weight-complex="bold" fo:font-size="22pt" style:font-size-asian="22pt" style:font-size-complex="22pt"/>
    </style:style>
    <style:style style:name="P2" style:parent-style-name="Normál" style:family="paragraph">
      <style:paragraph-properties fo:text-align="justify"/>
    </style:style>
    <style:style style:name="T3" style:parent-style-name="Bekezdésalapbetűtípusa" style:family="text">
      <style:text-properties style:font-name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Bekezdésalapbetűtípusa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5" style:parent-style-name="Normál" style:family="paragraph">
      <style:paragraph-properties fo:text-align="justify" fo:margin-bottom="0.0694in"/>
    </style:style>
    <style:style style:name="T6" style:parent-style-name="Bekezdésalapbetűtípusa" style:family="text">
      <style:text-properties style:font-name="Times New Roman" fo:font-size="14pt" style:font-size-asian="14pt" style:font-size-complex="14pt"/>
    </style:style>
    <style:style style:name="T7" style:parent-style-name="Bekezdésalapbetűtípusa" style:family="text">
      <style:text-properties style:font-name="Times New Roman" fo:font-size="14pt" style:font-size-asian="14pt" style:font-size-complex="14pt"/>
    </style:style>
    <style:style style:name="T8" style:parent-style-name="Bekezdésalapbetűtípusa" style:family="text">
      <style:text-properties style:font-name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Bekezdésalapbetűtípusa" style:family="text">
      <style:text-properties style:font-name="Times New Roman" fo:font-size="14pt" style:font-size-asian="14pt" style:font-size-complex="14pt"/>
    </style:style>
    <style:style style:name="P10" style:parent-style-name="Normál" style:family="paragraph">
      <style:paragraph-properties fo:text-align="justify" fo:margin-bottom="0.0694in"/>
      <style:text-properties style:font-name="Times New Roman" fo:font-size="14pt" style:font-size-asian="14pt" style:font-size-complex="14pt"/>
    </style:style>
    <style:style style:name="P11" style:parent-style-name="Normál" style:family="paragraph">
      <style:paragraph-properties fo:text-align="justify" fo:margin-bottom="0.0694in"/>
      <style:text-properties style:font-name="Times New Roman" fo:font-size="14pt" style:font-size-asian="14pt" style:font-size-complex="14pt"/>
    </style:style>
    <style:style style:name="P12" style:parent-style-name="Normál" style:family="paragraph">
      <style:paragraph-properties fo:text-align="justify" fo:margin-bottom="0.0694in"/>
      <style:text-properties style:font-name="Times New Roman" fo:font-size="14pt" style:font-size-asian="14pt" style:font-size-complex="14pt"/>
    </style:style>
    <style:style style:name="P13" style:parent-style-name="Normál" style:family="paragraph">
      <style:paragraph-properties fo:text-align="justify" fo:margin-bottom="0.0694in"/>
      <style:text-properties style:font-name="Times New Roman" fo:font-size="14pt" style:font-size-asian="14pt" style:font-size-complex="14pt"/>
    </style:style>
    <style:style style:name="P14" style:parent-style-name="Normál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5" style:parent-style-name="Normál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6" style:parent-style-name="Normál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7" style:parent-style-name="Normál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18" style:parent-style-name="Bekezdésalapbetűtípusa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9" style:parent-style-name="Bekezdésalapbetűtípusa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0" style:parent-style-name="Listaszerűbekezdés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1" style:parent-style-name="Listaszerűbekezdés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2" style:parent-style-name="Listaszerűbekezdés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3" style:parent-style-name="Listaszerűbekezdés" style:list-style-name="LFO1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" style:parent-style-name="Normál" style:family="paragraph">
      <style:text-properties style:font-name="Times New Roman"/>
    </style:style>
    <style:style style:name="P25" style:parent-style-name="Listaszerűbekezdés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6" style:parent-style-name="Normál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7" style:parent-style-name="Listaszerűbekezdés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8" style:parent-style-name="Normál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9" style:parent-style-name="Listaszerűbekezdés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30" style:parent-style-name="Normál" style:family="paragraph">
      <style:text-properties style:font-name="Times New Roman"/>
    </style:style>
    <style:style style:name="P31" style:parent-style-name="Normál" style:family="paragraph">
      <style:paragraph-properties fo:text-align="justify"/>
    </style:style>
    <style:style style:name="T32" style:parent-style-name="Bekezdésalapbetűtípusa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3" style:parent-style-name="Bekezdésalapbetűtípusa" style:family="text">
      <style:text-properties style:font-name="Times New Roman" fo:font-size="12pt" style:font-size-asian="12pt" style:font-size-complex="12pt"/>
    </style:style>
    <style:style style:name="P34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5" style:parent-style-name="Normál" style:family="paragraph">
      <style:paragraph-properties fo:text-align="justify"/>
    </style:style>
    <style:style style:name="T36" style:parent-style-name="Bekezdésalapbetűtípusa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<text:s text:c="30"/>FELHÍVÁS!</text:p>
      <text:p text:style-name="P2"><text:span text:style-name="T3"><text:s/></text:span><text:span text:style-name="T4">HASZNÁLATON KÍVÜLI ÖNKORMÁNYZATI INGATLAN BÉRBEADÁSÁRA:</text:span></text:p>
      <text:p text:style-name="P5"><text:span text:style-name="T6">Felsőpetény Község Önkormányzata 2611 Felsőpetény, Rákóczi út 11. szám a kizárólagos tulajdonában lévő 2611 Felsőpetény, Petőfi tér 1. szám (Hrsz:135/1) alatti<text:s/></text:span><text:span text:style-name="T7">„kivett” általános iskola megnevezésű 4209 m2 térméretű jelenleg használaton kívüli -jelenleg nem működőképes – földszintes 237,45 m2 hasznos alapterületű épületet díjmentesen vagy kedvezményes feltételekkel kíván bérbe adni,<text:s/></text:span><text:span text:style-name="T8">közérdekű célra</text:span><text:span text:style-name="T9"><text:s/>amely a település közösségi, oktatási, kulturális, sport vagy szociális életének élénkítését szolgálja.</text:span></text:p>
      <text:p text:style-name="P10">A bérbeadásra irányuló érdeklődést a következő tevékenységekkel rendelkező szervezetek / jogosultak várja:</text:p>
      <text:p text:style-name="P11">-közösségi, művelődési, egyházi, civil szervezetek</text:p>
      <text:p text:style-name="P12">-sportegyesületek, alapítványok</text:p>
      <text:p text:style-name="P13">-oktatási, szakképzési, foglalkoztatási programok</text:p>
      <text:p text:style-name="P14">-szociális, családsegítő, egészségmegőrző szolgáltatások</text:p>
      <text:p text:style-name="P15">A felhívást Felsőpetény Községi Önkormányzat hirdeti, a bérbeadás feltételeiről (időtartam, rendeltetés, épület állaga, felelősségek) a kérdésekben részletes tájékoztatás adható.</text:p>
      <text:p text:style-name="P16">A bérbevételre érdeklődők 2026. július 31.-ig írásos kérelmet / pályázatot nyújthatnak be a 2611 Felsőpetény, Rákóczi út 11. szám címre vagy hivatal @notincs.hu e-mail címre. <text:s/>A kérelem tartalmazza a szervezet nevét, jogi formáját, a tervezett használat célját és az épület használatának idejét.</text:p>
      <text:p text:style-name="P17">A nyertes pályázóval (kiválasztott bérlővel) kötött bérleti szerződés a jelen felhívás feltételeinek megfelelően, a település közérdekű céljainak szolgálatában jön létre.</text:p>
      <text:p text:style-name="Normál"><text:span text:style-name="T18">Tipikus közérdekű célok</text:span><text:span text:style-name="T19">:</text:span></text:p>
      <text:list text:style-name="LFO1" text:continue-numbering="true">
        <text:list-item>
          <text:p text:style-name="P20">Oktatási, nevelési tevékenység: korábbi vagy későbbi iskolai célú oktatás, felnőttoktatás, szakmai képzés, tanfolyam, tanulókör, tehetséggondozás, diáknevelési programok.</text:p>
        </text:list-item>
        <text:list-item>
          <text:p text:style-name="P21">Szociális és családsegítő szolgáltatások: szociális otthon, napközi, családsegítő, gyermekjólét, idősgondozás, hátrányos helyzetű csoportok támogatása (pl. munkaerőpiaci képzés, foglalkoztatási programok).</text:p>
        </text:list-item>
        <text:list-item>
          <text:p text:style-name="P22">Egészségügyi és egészségmegőrző tevékenység: egészségmegőrző, prevenciós programok,<text:s/>rehabilitációs,<text:s/>egészségnevelési foglalkozások (pl. mentőállomás, egészségügyi szervezetek, közösségi egészségügyi programok).</text:p>
        </text:list-item>
        <text:list-item>
          <text:p text:style-name="P23">Kulturális, művelődési tevékenység: könyvtár, művelődési ház, művészeti iskola, műhely, amatőr<text:s/>művészeti és művelődési egyesület, helyi hagyományőrzés, népművelés.</text:p>
        </text:list-item>
      </text:list>
      <text:p text:style-name="P24"/>
      <text:list text:style-name="LFO1" text:continue-numbering="true">
        <text:list-item>
          <text:p text:style-name="P25">Sporttevékenység: általános sport, versenyképzés, testnevelés, szabadidő-szervezés, mozgásprogramok, sportolásra alkalmas létesítmények (sportcsarnok, sportpálya, edzőtermek).</text:p>
        </text:list-item>
      </text:list>
      <text:p text:style-name="P26"/>
      <text:list text:style-name="LFO1" text:continue-numbering="true">
        <text:list-item>
          <text:p text:style-name="P27">Közösségi, civil szervezeti tevékenység: egyházi gyülekezet, civil szervezet, egyesület, közösségi találkozóhely, szociális, önkéntes munka, helyi civil szerveződési tevékenység.</text:p>
        </text:list-item>
      </text:list>
      <text:p text:style-name="P28"/>
      <text:list text:style-name="LFO1" text:continue-numbering="true">
        <text:list-item>
          <text:p text:style-name="P29">Kiemelten közérdekű beruházás vagy fejlesztés: helyi gazdasági fejlesztést, közlekedési, infrastrukturális vagy közlekedési projektet támogató használat, amely a lakosság életminőségének javításához járul hozzá.</text:p>
        </text:list-item>
      </text:list>
      <text:p text:style-name="P30"/>
      <text:p text:style-name="P31"><text:span text:style-name="T32">Felújítás rendeltetésszerű használatra</text:span><text:span text:style-name="T33">:</text:span></text:p>
      <text:p text:style-name="P34">Az épület szerkezeti, központi rendszer,<text:s/>és közműellátás, tűzvédelem, energetikai és biztonsági állapota olyan szintre kerül, hogy a rendeltetésszerű célú használat biztonságos és zavartalan legyen.</text:p>
      <text:p text:style-name="P35"><text:span text:style-name="T36">A felújítás során a lényegesen elhasználódott vagy meghibásodott elemeket (pl. tető, fal, vízvezeték, elektromos hálózat, fűtés, burkolat, nyílászárók, végkép) ki kell cserélni vagy helyreállítani, nem elég csupán a karbantartá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Címsor1" style:display-name="Címsor 1" style:family="paragraph" style:parent-style-name="Normál" style:next-style-name="Normá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Címsor2" style:display-name="Címsor 2" style:family="paragraph" style:parent-style-name="Normál" style:next-style-name="Normá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Címsor3" style:display-name="Címsor 3" style:family="paragraph" style:parent-style-name="Normál" style:next-style-name="Normá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Címsor4" style:display-name="Címsor 4" style:family="paragraph" style:parent-style-name="Normál" style:next-style-name="Normá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Címsor5" style:display-name="Címsor 5" style:family="paragraph" style:parent-style-name="Normál" style:next-style-name="Normá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Címsor6" style:display-name="Címsor 6" style:family="paragraph" style:parent-style-name="Normál" style:next-style-name="Normá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Címsor7" style:display-name="Címsor 7" style:family="paragraph" style:parent-style-name="Normál" style:next-style-name="Normá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Címsor8" style:display-name="Címsor 8" style:family="paragraph" style:parent-style-name="Normál" style:next-style-name="Normá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Címsor9" style:display-name="Címsor 9" style:family="paragraph" style:parent-style-name="Normál" style:next-style-name="Normá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Címsor1Char" style:display-name="Címsor 1 Char" style:family="text" style:parent-style-name="Bekezdésalapbetűtípus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Címsor2Char" style:display-name="Címsor 2 Char" style:family="text" style:parent-style-name="Bekezdésalapbetűtípus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Címsor3Char" style:display-name="Címsor 3 Char" style:family="text" style:parent-style-name="Bekezdésalapbetűtípusa">
      <style:text-properties style:font-name-asian="Times New Roman" style:font-name-complex="Times New Roman" fo:color="#2F5496" fo:font-size="14pt" style:font-size-asian="14pt" style:font-size-complex="14pt"/>
    </style:style>
    <style:style style:name="Címsor4Char" style:display-name="Címsor 4 Char" style:family="text" style:parent-style-name="Bekezdésalapbetűtípusa">
      <style:text-properties style:font-name-asian="Times New Roman" style:font-name-complex="Times New Roman" fo:font-style="italic" style:font-style-asian="italic" style:font-style-complex="italic" fo:color="#2F5496"/>
    </style:style>
    <style:style style:name="Címsor5Char" style:display-name="Címsor 5 Char" style:family="text" style:parent-style-name="Bekezdésalapbetűtípusa">
      <style:text-properties style:font-name-asian="Times New Roman" style:font-name-complex="Times New Roman" fo:color="#2F5496"/>
    </style:style>
    <style:style style:name="Címsor6Char" style:display-name="Címsor 6 Char" style:family="text" style:parent-style-name="Bekezdésalapbetűtípusa">
      <style:text-properties style:font-name-asian="Times New Roman" style:font-name-complex="Times New Roman" fo:font-style="italic" style:font-style-asian="italic" style:font-style-complex="italic" fo:color="#595959"/>
    </style:style>
    <style:style style:name="Címsor7Char" style:display-name="Címsor 7 Char" style:family="text" style:parent-style-name="Bekezdésalapbetűtípusa">
      <style:text-properties style:font-name-asian="Times New Roman" style:font-name-complex="Times New Roman" fo:color="#595959"/>
    </style:style>
    <style:style style:name="Címsor8Char" style:display-name="Címsor 8 Char" style:family="text" style:parent-style-name="Bekezdésalapbetűtípusa">
      <style:text-properties style:font-name-asian="Times New Roman" style:font-name-complex="Times New Roman" fo:font-style="italic" style:font-style-asian="italic" style:font-style-complex="italic" fo:color="#272727"/>
    </style:style>
    <style:style style:name="Címsor9Char" style:display-name="Címsor 9 Char" style:family="text" style:parent-style-name="Bekezdésalapbetűtípusa">
      <style:text-properties style:font-name-asian="Times New Roman" style:font-name-complex="Times New Roman" fo:color="#272727"/>
    </style:style>
    <style:style style:name="Cím" style:display-name="Cím" style:family="paragraph" style:parent-style-name="Normál" style:next-style-name="Normál">
      <style:paragraph-properties fo:margin-bottom="0.0555in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CímChar" style:display-name="Cím Char" style:family="text" style:parent-style-name="Bekezdésalapbetűtípus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Alcím" style:display-name="Alcím" style:family="paragraph" style:parent-style-name="Normál" style:next-style-name="Normál">
      <style:text-properties style:font-name-asian="Times New Roman" fo:color="#595959" fo:letter-spacing="0.0104in" fo:font-size="14pt" style:font-size-asian="14pt" style:font-size-complex="14pt" fo:hyphenate="false"/>
    </style:style>
    <style:style style:name="AlcímChar" style:display-name="Alcím Char" style:family="text" style:parent-style-name="Bekezdésalapbetűtípus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Idézet" style:display-name="Idézet" style:family="paragraph" style:parent-style-name="Normál" style:next-style-name="Normá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IdézetChar" style:display-name="Idézet Char" style:family="text" style:parent-style-name="Bekezdésalapbetűtípusa">
      <style:text-properties fo:font-style="italic" style:font-style-asian="italic" style:font-style-complex="italic" fo:color="#404040"/>
    </style:style>
    <style:style style:name="Listaszerűbekezdés" style:display-name="Listaszerű bekezdés" style:family="paragraph" style:parent-style-name="Normál">
      <style:paragraph-properties fo:margin-left="0.5in">
        <style:tab-stops/>
      </style:paragraph-properties>
      <style:text-properties fo:hyphenate="false"/>
    </style:style>
    <style:style style:name="Erőskiemelés" style:display-name="Erős kiemelés" style:family="text" style:parent-style-name="Bekezdésalapbetűtípusa">
      <style:text-properties fo:font-style="italic" style:font-style-asian="italic" style:font-style-complex="italic" fo:color="#2F5496"/>
    </style:style>
    <style:style style:name="Kiemeltidézet" style:display-name="Kiemelt idézet" style:family="paragraph" style:parent-style-name="Normál" style:next-style-name="Normá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KiemeltidézetChar" style:display-name="Kiemelt idézet Char" style:family="text" style:parent-style-name="Bekezdésalapbetűtípusa">
      <style:text-properties fo:font-style="italic" style:font-style-asian="italic" style:font-style-complex="italic" fo:color="#2F5496"/>
    </style:style>
    <style:style style:name="Erőshivatkozás" style:display-name="Erős hivatkozás" style:family="text" style:parent-style-name="Bekezdésalapbetűtípusa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oczka László</meta:initial-creator>
    <dc:creator>Zsolt Laczkovszki</dc:creator>
    <meta:creation-date>2026-04-29T06:33:00Z</meta:creation-date>
    <dc:date>2026-04-30T08:09:00Z</dc:date>
    <meta:template xlink:href="Normal" xlink:type="simple"/>
    <meta:editing-cycles>27</meta:editing-cycles>
    <meta:editing-duration>PT1380S</meta:editing-duration>
    <meta:document-statistic meta:page-count="1" meta:paragraph-count="6" meta:word-count="425" meta:character-count="3357" meta:row-count="24" meta:non-whitespace-character-count="2938"/>
  </office:meta>
</office:document-meta>
</file>